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а-светофорных-наук-в-зао"/>«Школа светофорных наук» в ЗАО<text:bookmark-end text:name="школа-светофорных-наук-в-зао"/></text:h>
      <text:p text:style-name="First_20_paragraph">15.06.2018</text:p>
      <text:p text:style-name="Text_20_body">В период летних каникул проблема детского дорожно-транспортного травматизма остается одной из актуальных проблем, в связи с этим сотрудники Госавтоинспекции продолжают работу по обучению детей правилам безопасного поведения на дороге.</text:p>
      <text:p text:style-name="Text_20_body">Так, 14 июня 2018 года инспекторы Госавтоинспекции Западного округа г. Москвы приняли участие в мероприятии «Школа светофорных наук», которое проходило в Центре внешкольной работы «Синегория». В мероприятии приняли участие обучающиеся летней программы «Горизонты лета» и участники городского лагеря ГБОУ Школы №806.</text:p>
      <text:p text:style-name="Text_20_body">Участники программы приняли участие во множестве конкурсов по Правилам дорожного движения: показали знание правил дорожного движения в конкурсах "Дорога и дети" и "Дорожная азбука", узнали о значении дорожных знаков в конкурсе "Веселые знаки", поиграли и подвигались в конкурсах "Прогулка по городу" и "Перейди дорогу", а также выполнили задания настоящего инспек тора ГИБДД.</text:p>
      <text:p text:style-name="Text_20_body">В завершении мероприятия, сотрудники ГИБДД напомнили детям о необходимости быть внимательными и не забывать о том, что соблюдение Правил дорожного движения – это закон жизни.</text:p>
      <text:p text:style-name="Text_20_body">ОБ ДПС ГИБДД УВД по ЗАО ГУ МВД России по г. Москве<text:line-break/></text:p>
      <text:p text:style-name="Text_20_body"><text:line-break/></text:p>
      <text:p text:style-name="Text_20_body">Адрес страницы: <text:a xlink:type="simple" xlink:href="http://filevsky-park.mos.ru/presscenter/news-on-main/detail/7394136.html" office:name=""><text:span text:style-name="Definition">http://filevsky-park.mos.ru/presscenter/news-on-main/detail/7394136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37:45Z</meta:creation-date>
    <dc:date>2023-05-18T03:37:45Z</dc:date>
  </office:meta>
</office:document-meta>
</file>