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филевском-парке-10-октября-пройдет-матч-за-суперкубок-россии-по-волейболу-с-участием-вк-динамо"/>В Филевском парке 10 октября пройдет матч за Суперкубок России по волейболу с участием ВК «Динамо»<text:bookmark-end text:name="в-филевском-парке-10-октября-пройдет-матч-за-суперкубок-россии-по-волейболу-с-участием-вк-динамо"/></text:h>
      <text:p text:style-name="First_20_paragraph">08.10.2021</text:p>
      <text:p text:style-name="Text_20_body">10 октября на волейбольной арене «Динамо» в Филевском парке состоится матч за Суперкубок России и одновременно второй тур волейбольной Суперлиги. Местное «Динамо» будет принимать в гостях «Зенит» (Санкт-Петербург).</text:p>
      <text:p text:style-name="Text_20_body">Команды подходят в оптимальных составах к противостоянию. «Зенит» значительно усилился в межсезонье, добавив в своей состав игроков сборных России, Франции и Словении. «Динамо» предстоит защищать действующее звание чемпиона России.</text:p>
      <text:p text:style-name="Text_20_body">Матч пройдет завтра в 18:30 по адресу: улица Василисы Кожиной, 13. Приобрести билеты можно по <text:a xlink:type="simple" xlink:href="https://dynamo-volley.ru/tickets/" office:name=""><text:span text:style-name="Definition">ссылке.</text:span></text:a> Рассадка зрителей будет осуществляться на сектора К1, К2, К3, К4, G1, G3, G4.</text:p>
      <text:p text:style-name="Text_20_body">В пресс-службе ВК «Динамо» напомнили, что проход на стадион осуществляется согласно действующему законодательству и строго с соблюдением санитарно-эпидемиологических норм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filevsky-park.mos.ru/presscenter/news/detail/10312148.html" office:name=""><text:span text:style-name="Definition">http://filevsky-park.mos.ru/presscenter/news/detail/10312148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06:29:16Z</meta:creation-date>
    <dc:date>2024-08-23T06:29:16Z</dc:date>
  </office:meta>
</office:document-meta>
</file>