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филевском-парке-на-ул.-заречной-построят-дом-по-программе-реновации"/>В Филевском парке на ул. Заречной построят дом по программе реновации<text:bookmark-end text:name="в-филевском-парке-на-ул.-заречной-построят-дом-по-программе-реновации"/></text:h>
      <text:p text:style-name="First_20_paragraph">19.04.2023</text:p>
      <text:p text:style-name="Text_20_body">В Филевском парке на ул. Заречной будет построен дом по программе реновации. Разрешение на его возведение выдал застройщику - Московскому фонду реновации - Мосгосстройнадзор.</text:p>
      <text:p text:style-name="Text_20_body">Новостройка на месте двух старых пятиэтажек появится по адресу: Заречная улица, владение 5. Она будет рассчитана на 156 квартир: 96 однокомнатных, 36 двухкомнатных, 20 трехкомнатных и четыре четырехкомнатные квартиры. Под домом появится паркинг площадью порядка 2,2 тысячи квадратных метров, сообщается на официальном <text:a xlink:type="simple" xlink:href="https://www.mos.ru/news/item/122534073/" office:name=""><text:span text:style-name="Definition">сайте</text:span></text:a> мэра Москвы.</text:p>
      <text:p text:style-name="Text_20_body">В квартирах будет выполнена отделка по стандартам программы реновации, лоджии застеклят, установят корзины для кондиционеров, сантехнику и электрические плиты.</text:p>
      <text:p text:style-name="Text_20_body">Входы в здание сделают на уровне земли, чтобы маломобильные жители могли попасть в подъезд самостоятельно. На первом этаже традиционно оборудуют колясочные и помещения для консьержа, кроме того, здесь появится центр информирования по переселению.</text:p>
      <text:p text:style-name="Text_20_body">Во дворе дома высадят кустарники и деревья, создадут зоны отдыха, оборудуют детскую и спортивную площадки.</text:p>
      <text:p text:style-name="Text_20_body">-- Фото: mos.ru</text:p>
      <text:p text:style-name="Text_20_body"><text:line-break/></text:p>
      <text:p text:style-name="Text_20_body">Адрес страницы: <text:a xlink:type="simple" xlink:href="http://filevsky-park.mos.ru/presscenter/news/detail/11542043.html" office:name=""><text:span text:style-name="Definition">http://filevsky-park.mos.ru/presscenter/news/detail/11542043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46:03Z</meta:creation-date>
    <dc:date>2023-05-30T17:46:03Z</dc:date>
  </office:meta>
</office:document-meta>
</file>