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яд-маршрутов-автобусов-курсирующих-в-филевском-парке-будут-изменены-17-сентября"/>Ряд маршрутов автобусов, курсирующих в Филевском парке, будут изменены 17 сентября<text:bookmark-end text:name="ряд-маршрутов-автобусов-курсирующих-в-филевском-парке-будут-изменены-17-сентября"/></text:h>
      <text:p text:style-name="First_20_paragraph">15.09.2023</text:p>
      <text:p text:style-name="Text_20_body">15.09.2023</text:p>
      <text:p text:style-name="Text_20_body">17 сентября на западе Москвы с 6:20 изменятся автобусные маршруты. Это связано с проведением марафона, сообщается в Telegram-канале дептранса столицы.</text:p>
      <text:p text:style-name="Text_20_body">В частности, изменения будут внесены в маршруты №116, 369 и М7.</text:p>
      <text:p text:style-name="Text_20_body">Власти просят горожан планировать поездки с учетом данных изменений. Подробнее с ними можно ознакомиться по <text:a xlink:type="simple" xlink:href="https://t.me/DtOperativno/14529" office:name=""><text:span text:style-name="Definition">ссылке</text:span></text:a>.</text:p>
      <text:p text:style-name="Text_20_body">-- Фото: ru.freepik.com</text:p>
      <text:p text:style-name="Text_20_body"><text:line-break/></text:p>
      <text:p text:style-name="Text_20_body">Адрес страницы: <text:a xlink:type="simple" xlink:href="http://filevsky-park.mos.ru/presscenter/news/detail/11834883.html" office:name=""><text:span text:style-name="Definition">http://filevsky-park.mos.ru/presscenter/news/detail/11834883.html</text:span></text:a></text:p>
      <text:p text:style-name="Text_20_body"><text:a xlink:type="simple" xlink:href="http://filevsky-park.mos.ru" office:name=""><text:span text:style-name="Definition">Управа района Филевский парк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0T07:40:47Z</meta:creation-date>
    <dc:date>2024-06-20T07:40:47Z</dc:date>
  </office:meta>
</office:document-meta>
</file>