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к-динамо-победил-белгородское-белогорье-со-счетом-31"/>ВК «Динамо» победил белгородское «Белогорье» со счетом 3:1<text:bookmark-end text:name="вк-динамо-победил-белгородское-белогорье-со-счетом-31"/></text:h>
      <text:p text:style-name="First_20_paragraph">16.04.2024</text:p>
      <text:p text:style-name="Text_20_body"><text:span text:style-name="T1">16.04.2024</text:span></text:p>
      <text:p text:style-name="Text_20_body">Волейбольный клуб «Динамо» на домашней площадке одержал победу над «Белогорьем» из Белгорода со счетом 3:1. Об этом сообщается на <text:a xlink:type="simple" xlink:href="https://vcdynamo.ru/novosti-i-sobytiya/novosti-kluba/shag-do-finala!-%C2%ABdinamo%C2%BB-pobedilo-%C2%ABbelogore%C2%BB!/" office:name=""><text:span text:style-name="Definition">сайте</text:span></text:a> московского клуба.</text:p>
      <text:p text:style-name="Text_20_body">В матче отличились доигровщик Антон Семышев, капитан Павел Панков, диагональный Цветан Соколов, блокирующие Вадим Лихошерстов и Илья Власов.</text:p>
      <text:p text:style-name="Text_20_body">На протяжении всей игры бело-голубые допустили только одну ошибку, что позволило сопернику выиграть в сете. Однако финальный счет все равно оказался в пользу динамовцев.</text:p>
      <text:p text:style-name="Text_20_body">17 апреля «Динамо» сыграет в полуфинале с «Белогорьем», команда поборется за выход в финал.</text:p>
      <text:p text:style-name="Text_20_body">-- Фото: ru.freepik.com</text:p>
      <text:p text:style-name="Text_20_body"><text:line-break/></text:p>
      <text:p text:style-name="Text_20_body">Адрес страницы: <text:a xlink:type="simple" xlink:href="http://filevsky-park.mos.ru/presscenter/news/detail/12319387.html" office:name=""><text:span text:style-name="Definition">http://filevsky-park.mos.ru/presscenter/news/detail/12319387.html</text:span></text:a></text:p>
      <text:p text:style-name="Text_20_body"><text:a xlink:type="simple" xlink:href="http://filevsky-park.mos.ru" office:name=""><text:span text:style-name="Definition">Управа района Филевский парк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6T16:41:43Z</meta:creation-date>
    <dc:date>2025-07-16T16:41:43Z</dc:date>
  </office:meta>
</office:document-meta>
</file>