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ети-появился-сказочный-ролик-центров-госуслуг-москвы"/>В сети появился сказочный ролик центров госуслуг Москвы<text:bookmark-end text:name="в-сети-появился-сказочный-ролик-центров-госуслуг-москвы"/></text:h>
      <text:p text:style-name="First_20_paragraph">16.12.2015</text:p>
      <text:p text:style-name="Text_20_body"><text:span text:style-name="T1">В канун новогодних праздников центры госуслуг Москвы выпустили ролик, героями которого стали известные сказочные персонажи. Красная Шапочка, Баба Яга и Илья Муромец озадачились каждый своим вопросом.</text:span><text:line-break/></text:p>
      <text:p text:style-name="Text_20_body">Красной Шапочке пришло время паспорт получать, Баба Яга решила оформить недвижимость, Илье Муромцу необходим охотничий билет. Всем им пришлось столкнуться с бюрократом, в роли которого выступил Змей Горыныч. Но, как и бывает в сказках, все закончилось хорошо - на помощь героям, попавшим в затруднительное положение, приходят Василисы Премудрые – милые и приветливые сотрудницы центров «Мои документы».</text:p>
      <text:p text:style-name="Text_20_body">Сюжет ролика основан на главном принципе, которому следуют сотрудники центров «Мои документы» Москвы – клиентоориентированность. Этот принцип закреплен в Московском стандарте госуслуг – своде правил поведения, утвержденном Мэром Москвы Сергеем Собяниным. Змей Горыныч – это символ прошлого, как было сложно получить госуслуги 5 лет назад. А Василисы Премудрые – это сегодняшние сотрудники столичных центров «Мои документы», которые работают под девизом «С пользой, заботой, улыбкой!».</text:p>
      <text:p text:style-name="Text_20_body">- Сегодня мы смело можем сказать, что москвичам помогают лучшие из лучших специалистов в своем деле. Это главное наше достижение. И это не просто слова. Приходите в наши центры и убедитесь в этом лично! – прокомментировали в руководстве столичных центров госуслуг.</text:p>
      <text:p text:style-name="Text_20_body">Сказочный ролик центров «Мои документы» можно посмотреть по ссылке <text:a xlink:type="simple" xlink:href="http://clck.yandex.ru/redir/dv/*data=url%3Dhttps%253A%252F%252Fwww.youtube.com%252Fwatch%253Fv%253DfxK4t42Efiw%26ts%3D1450266400%26uid%3D1688012181442327565&amp;sign=fd947780c88bffc8f7f119d70cf4fec0&amp;keyno=1" office:name=""><text:span text:style-name="Definition">https://www.youtube.com/watch</text:span></text:a><text:bookmark text:name="id__Hlt437957092"/><text:bookmark-start text:name="id__Hlt437957093"/>?<text:bookmark-end text:name="id__Hlt437957093"/>v=fxK4t42Efiw</text:p>
      <text:p text:style-name="Text_20_body"><text:line-break/></text:p>
      <text:p text:style-name="Text_20_body">Адрес страницы: <text:a xlink:type="simple" xlink:href="http://filevsky-park.mos.ru/presscenter/news/detail/2380103.html" office:name=""><text:span text:style-name="Definition">http://filevsky-park.mos.ru/presscenter/news/detail/2380103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17:42:45Z</meta:creation-date>
    <dc:date>2023-05-15T17:42:45Z</dc:date>
  </office:meta>
</office:document-meta>
</file>