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фильм-предлагает-посмотреть-фильмы-глеба-панфилова"/>«Мосфильм» предлагает посмотреть фильмы Глеба Панфилова<text:bookmark-end text:name="мосфильм-предлагает-посмотреть-фильмы-глеба-панфилова"/></text:h>
      <text:p text:style-name="First_20_paragraph">22.05.2020</text:p>
      <text:p text:style-name="Text_20_body">21 мая маститому режиссеру, сценаристу и народному артисту РСФСР Глебу Панфилову исполнилось 86 лет. Он снял более 20 фильмов и был автором и соавтором сценария 19 картин.</text:p>
      <text:p text:style-name="Text_20_body">Сегодня киноленты режиссера, снятые на студии «Мосфильм», доступны для бесплатного просмотра на официальных ресурсах киноконцерна — в <text:a xlink:type="simple" xlink:href="https://cinema.mosfilm.ru/" office:name=""><text:span text:style-name="Definition">онлайн-кинотеатре</text:span></text:a> и на <text:a xlink:type="simple" xlink:href="https://cinema.mosfilm.ru/" office:name=""><text:span text:style-name="Definition">YouTube-канале</text:span></text:a>.</text:p>
      <text:p text:style-name="Text_20_body">Свои первые фильмы Панфилов сделал на киностудии «Ленфильм», они принесли ему всемирную славу – это ленты «В огне брода нет», «Начало», «Прошу слова». В 1979 году Глеб Панфилов снял свою первую картину на «Мосфильме» — ленту «Тема». Режиссер считал ее продолжением своих первых киноработ. Мастер говорил со зрителями о вечном недовольстве художника самим собой, о том, что от себя не убежишь и жизнь не обманешь. У творца, считает Панфилов, есть только один путь – смотреть правде в глаза и пытаться по мере сил решать проблемы.</text:p>
      <text:p text:style-name="Text_20_body">У «Темы» непростая судьба: по цензурным соображениям фильм был отложен на полку. Кинолента не была выпущена в прокат до 1987 года. Именно в этом году фильм получил международное признание, удостоившись «Золотого медведя» берлинского кинофестиваля.</text:p>
      <text:p text:style-name="Text_20_body">Также на «Мосфильме» Глеб Панфилов снял «Валентину» , «Вассу» и «Мать». В 90-е выпустил в прокат «Романовы. Венценосная Семья», «В круге первом», «Хранить вечно»... Сейчас мастер работает над фильмом «Один день Ивана Денисовича».</text:p>
      <text:p text:style-name="Text_20_body"><text:line-break/></text:p>
      <text:p text:style-name="Text_20_body">Адрес страницы: <text:a xlink:type="simple" xlink:href="http://filevsky-park.mos.ru/presscenter/news/detail/8915572.html" office:name=""><text:span text:style-name="Definition">http://filevsky-park.mos.ru/presscenter/news/detail/8915572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7:25:32Z</meta:creation-date>
    <dc:date>2023-05-19T07:25:32Z</dc:date>
  </office:meta>
</office:document-meta>
</file>