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ьный-клуб-динамо-одержал-очередную-победу-в-чемпионате-страны"/>Волейбольный клуб «Динамо» одержал очередную победу в чемпионате страны<text:bookmark-end text:name="волейбольный-клуб-динамо-одержал-очередную-победу-в-чемпионате-страны"/></text:h>
      <text:p text:style-name="First_20_paragraph">22.10.2020</text:p>
      <text:p text:style-name="Text_20_body">Волейбольный клуб «Динамо» продолжает победную поступь в сезоне 2020-2021 годов. На этот раз в рамках Суперлиги Париматч была одержана победа над командой «Газпром-Югра» (Сургут). Встреча прошла в рамках выделенного матча 12-тура.</text:p>
      <text:p text:style-name="Text_20_body">Основной состав динамовцев на протяжении двух сетов доминировал над своими соперниками, выдав две разгромные партии. В третьем сете тренерский штаб «Динамо» дал игровую практику запасным игрокам, что немного выровняло игру. В упорной борьбе в третьем сете бело-голубые все-таки добились необходимого результата, завершив матч со счетом 3:0 (25:14, 25:19, 25:21).</text:p>
      <text:p text:style-name="Text_20_body">На данный момент «Динамо» является единственной командой Суперлиги Париматч, которая не проиграла во внутреннем первенстве ни одного сета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evsky-park.mos.ru/presscenter/news/detail/9350064.html" office:name=""><text:span text:style-name="Definition">http://filevsky-park.mos.ru/presscenter/news/detail/9350064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22:12:34Z</meta:creation-date>
    <dc:date>2023-06-28T22:12:34Z</dc:date>
  </office:meta>
</office:document-meta>
</file>