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луфинал-кубка-россии-по-волейболу-с-участием-динамо-перенесен-на-начало-декабря"/>Полуфинал Кубка России по волейболу с участием «Динамо» перенесен на начало декабря<text:bookmark-end text:name="полуфинал-кубка-россии-по-волейболу-с-участием-динамо-перенесен-на-начало-декабря"/></text:h>
      <text:p text:style-name="First_20_paragraph">05.11.2020</text:p>
      <text:p text:style-name="Text_20_body">Волейбольный клуб «Динамо» готовился принять участие в полуфинальном розыгрыше Кубка России с 6 по 8 ноября. В <text:a xlink:type="simple" xlink:href="https://vcdynamo.ru/novosti-i-sobytiya/novosti-kluba/polufinalnyij-etap-kubka-rossii-perenesen-na-1-3-dekabrya/" office:name=""><text:span text:style-name="Definition">пресс-службе команды</text:span></text:a> отметили, что теперь дата перенесена на более поздний срок.</text:p>
      <text:p text:style-name="Text_20_body">Помимо ВК «Динамо» в полуфинале должны были сыграть команды «Кузбасс» (Кемерово), АСК (Нижний Новгород) и «Динамо-ЛО» (Сосновый Бор). Теперь коллективы встретятся между собой 1 декабря, именно эта дата стала новой для проведения полуфинала. Более точное расписание с указанием времени начала матчей будет опубликовано позднее.</text:p>
      <text:p text:style-name="Text_20_body">Назначенные на завтра игры были отменены в связи с карантином ряда игроков волейбольного клуба «Динамо».</text:p>
      <text:p text:style-name="Text_20_body">-- Фото: pixabay.com</text:p>
      <text:p text:style-name="Text_20_body"><text:line-break/></text:p>
      <text:p text:style-name="Text_20_body">Адрес страницы: <text:a xlink:type="simple" xlink:href="http://filevsky-park.mos.ru/presscenter/news/detail/9396446.html" office:name=""><text:span text:style-name="Definition">http://filevsky-park.mos.ru/presscenter/news/detail/9396446.html</text:span></text:a></text:p>
      <text:p text:style-name="Text_20_body"><text:a xlink:type="simple" xlink:href="http://filevsky-park.mos.ru" office:name=""><text:span text:style-name="Definition">Управа района Филевский парк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4T22:23:20Z</meta:creation-date>
    <dc:date>2023-08-14T22:23:20Z</dc:date>
  </office:meta>
</office:document-meta>
</file>