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олейбольной-арене-динамо-пройдет-полуфинал-кубка-россии"/>На волейбольной арене «Динамо» пройдет полуфинал Кубка России<text:bookmark-end text:name="на-волейбольной-арене-динамо-пройдет-полуфинал-кубка-россии"/></text:h>
      <text:p text:style-name="First_20_paragraph">26.11.2020</text:p>
      <text:p text:style-name="Text_20_body">Волейбольный клуб «Динамо» с 1 по 3 декабря примет на своей площадке полуфинальный этап Кубка России по волейболу. Кроме бело-голубых за выход в финал будут бороться команды «Кузбасс» (Кемерово), «Динамо-ЛО» (Сосновый Бор) и АСК (Нижний Новгород).</text:p>
      <text:p text:style-name="Text_20_body">Игры будут проходить в Филевском парке по адресу: улица Василисы Кожиной, дом 13. Зрителей будут пускать на верхние сектора арены при предъявлении карт болельщиков. По достижении максимально разрешенного количества зрителей пропуск по картам болельщиков будет остановлен.</text:p>
      <text:p text:style-name="Text_20_body">При нахождении на волейбольной арене необходимо использовать средства индивидуальной защиты и соблюдать социальную дистанцию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filevsky-park.mos.ru/presscenter/news/detail/9470227.html" office:name=""><text:span text:style-name="Definition">http://filevsky-park.mos.ru/presscenter/news/detail/9470227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1T17:28:37Z</meta:creation-date>
    <dc:date>2023-07-31T17:28:37Z</dc:date>
  </office:meta>
</office:document-meta>
</file>