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интеграла-добились-больших-результатов-на-муниципальном-этапе-вош"/>Ученики «Интеграла» добились больших результатов на муниципальном этапе ВОШ<text:bookmark-end text:name="ученики-интеграла-добились-больших-результатов-на-муниципальном-этапе-вош"/></text:h>
      <text:p text:style-name="First_20_paragraph">31.12.2020</text:p>
      <text:p text:style-name="Text_20_body">Школа «Интеграл», расположенная в Филевском парке, рассказала о результатах своих учеников на муниципальном этапе Всероссийской олимпиады школьников в первой половине 2020-2021 учебного года.</text:p>
      <text:p text:style-name="Text_20_body">По сравнению с предыдущими учебными годами значительно увеличилось количество победителей и призеров олимпиады по русскому языку и литературе - на 49 человек. Кроме того, улучшены результаты по МХК, ОБЖ, физике, информатике, географии, астрономии, экологии и французскому языку.</text:p>
      <text:p text:style-name="Text_20_body">Руководство школы «Интеграл» поблагодарило своих учеников за качественную подготовку к предметным олимпиадам и улучшение результатов, а также пожелала успехов на следующих этапах соревнования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evsky-park.mos.ru/presscenter/news/detail/9613426.html" office:name=""><text:span text:style-name="Definition">http://filevsky-park.mos.ru/presscenter/news/detail/9613426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10:33:36Z</meta:creation-date>
    <dc:date>2023-05-29T10:33:36Z</dc:date>
  </office:meta>
</office:document-meta>
</file>