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команда-рк-фили-выступит-на-кубке-москвы-среди-спортивных-школ"/>Молодежная команда РК «Фили» выступит на Кубке Москвы среди спортивных школ<text:bookmark-end text:name="молодежная-команда-рк-фили-выступит-на-кубке-москвы-среди-спортивных-школ"/></text:h>
      <text:p text:style-name="First_20_paragraph">20.02.2021</text:p>
      <text:p text:style-name="Text_20_body">Регбийный клуб «Фили» на своей странице в соцсетях объявил о начале Кубка Москвы по регби среди спортивных школ. Игры будут проходить с 20 по 22 февраля.</text:p>
      <text:p text:style-name="Text_20_body">В первом матче филевцы 2007 года рождения встретятся со сверстниками из регбийного клуба «Слава». Руководить командой «Фили» в этом матче будет тренер Алексей Куликов.</text:p>
      <text:p text:style-name="Text_20_body">22 февраля представители Филевского парка 2010 года рождения проведут свой первый матч в группе. Соревнования пройдут в Сокольниках по адресу: Малый Олейный переулок, дом 23, строение 1А. Соперниками филевцев по группе станут столичные клубы ЦСКА, «Слава» и «Динамо», а также «Сокол» из Ступина.</text:p>
      <text:p text:style-name="Text_20_body">Следить за результатами матчей юных спортсменов можно на <text:a xlink:type="simple" xlink:href="https://vk.com/filirugby" office:name=""><text:span text:style-name="Definition">странице регбийного клуба «Фили» в социальной сети «ВКонтакте»</text:span></text:a>.</text:p>
      <text:p text:style-name="Text_20_body">-- Фото: регбийный клуб «Фили»</text:p>
      <text:p text:style-name="Text_20_body"><text:line-break/></text:p>
      <text:p text:style-name="Text_20_body">Адрес страницы: <text:a xlink:type="simple" xlink:href="http://filevsky-park.mos.ru/presscenter/news/detail/9733921.html" office:name=""><text:span text:style-name="Definition">http://filevsky-park.mos.ru/presscenter/news/detail/9733921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9T04:08:12Z</meta:creation-date>
    <dc:date>2024-04-09T04:08:12Z</dc:date>
  </office:meta>
</office:document-meta>
</file>