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к-динамо-27-февраля-сыграет-с-командой-белогорье"/>ВК «Динамо» 27 февраля сыграет с командой «Белогорье»<text:bookmark-end text:name="вк-динамо-27-февраля-сыграет-с-командой-белогорье"/></text:h>
      <text:p text:style-name="First_20_paragraph">26.02.2021</text:p>
      <text:p text:style-name="Text_20_body">Волейбольный клуб «Динамо» 27 февраля проведет очередной тур в рамках Суперлиги Париматч. Соперником бело-голубых станет белгородское «Белогорье».</text:p>
      <text:p text:style-name="Text_20_body">«Белогорье» в этом сезоне располагается на 13-м месте в турнирной таблице, но, несмотря на скромные результаты, успело несколько раз огорчить лидеров первенства. Белгородцы продолжают борьбу за попадание в плей-офф, поэтому будут предельно мотивированы. Волейболисты «Динамо» в свою очередь будут подтверждать звание претендента на победу в чемпионате.</text:p>
      <text:p text:style-name="Text_20_body">Матч состоится 27 февраля в 18:00 в Филевском парке на волейбольной арене бело-голубых по адресу: улица Василисы Кожиной, 13. На своем официальном сайте «Динамо» напомнило о необходимости использования масок и перчаток при посещении арены, а также о необходимости соблюдения социальной дистанции.</text:p>
      <text:p text:style-name="Text_20_body">-- Фото: pixabay.com</text:p>
      <text:p text:style-name="Text_20_body"><text:line-break/></text:p>
      <text:p text:style-name="Text_20_body">Адрес страницы: <text:a xlink:type="simple" xlink:href="http://filevsky-park.mos.ru/presscenter/news/detail/9746390.html" office:name=""><text:span text:style-name="Definition">http://filevsky-park.mos.ru/presscenter/news/detail/9746390.html</text:span></text:a></text:p>
      <text:p text:style-name="Text_20_body"><text:a xlink:type="simple" xlink:href="http://filevsky-park.mos.ru" office:name=""><text:span text:style-name="Definition">Управа района Филевский парк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14:34:04Z</meta:creation-date>
    <dc:date>2023-05-30T14:34:04Z</dc:date>
  </office:meta>
</office:document-meta>
</file>