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к-динамо-вышел-в-финал-кубка-екв"/>ВК «Динамо» вышел в финал Кубка ЕКВ<text:bookmark-end text:name="вк-динамо-вышел-в-финал-кубка-екв"/></text:h>
      <text:p text:style-name="First_20_paragraph">05.03.2021</text:p>
      <text:p text:style-name="Text_20_body">Волейбольный клуб «Динамо» 4 марта провел второй полуфинальный матч против французского «Монпелье». Результатом встречи стал выход бело-голубых в финал Кубка ЕКВ.</text:p>
      <text:p text:style-name="Text_20_body"><text:a xlink:type="simple" xlink:href="https://upravafilipark.ru/vk-dinamo-oderzhal-pobedu-v-ramkax-polufinala-kubka-ekv" office:name=""><text:span text:style-name="Definition">Благодаря победе в первом матче</text:span></text:a> на домашнем паркете в Филевском парке для выхода в заключительный раунд динамовцам необходимо было одержать верх в двух сетах.</text:p>
      <text:p text:style-name="Text_20_body">Несмотря на итоговый счет 3:0, встреча для «Динамо» складывалась непросто. Во второй партии они долгое время уступали и лишь в заключительных розыгрышах вышли вперед. Третий сет стал формальностью, так как французские волейболисты бросили играть из-за отсутствия спортивной интриги.</text:p>
      <text:p text:style-name="Text_20_body">Официальный сайт московского «Динамо» сообщает, что бело-голубые поборются за Кубок ЕКВ с «Зенитом» из Санкт-Петербурга. Это будет первый российский еврокубковый финал в рамках ЕКВ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filevsky-park.mos.ru/presscenter/news/detail/9765507.html" office:name=""><text:span text:style-name="Definition">http://filevsky-park.mos.ru/presscenter/news/detail/9765507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31T14:36:32Z</meta:creation-date>
    <dc:date>2023-07-31T14:36:32Z</dc:date>
  </office:meta>
</office:document-meta>
</file>