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к-динамо-олимп-с-победы-стартовал-на-турнире-молодежной-лиги"/>ВК «Динамо-Олимп» с победы стартовал на турнире Молодежной лиги<text:bookmark-end text:name="вк-динамо-олимп-с-победы-стартовал-на-турнире-молодежной-лиги"/></text:h>
      <text:p text:style-name="First_20_paragraph">05.05.2021</text:p>
      <text:p text:style-name="Text_20_body">4 мая в Санкт-Петербурге начался розыгрыш Кубка Молодежной лиги по волейболу. На соревнованиях выступят сильнейшие молодежные коллективы страны.</text:p>
      <text:p text:style-name="Text_20_body">В первом матче волейболисты «Динамо-Олимп» встретились с хозяевами паркета – санкт-петербургским «Зенитом-2». На официальном сайте ВК «Динамо» сообщается, что спортсмены из Москвы уверенно переиграли своих оппонентов в четырех сетах (3:1).</text:p>
      <text:p text:style-name="Text_20_body">Во втором туре бело-голубые встретятся с новоуренгойским «Факелом». Кроме того, в группу с «Динамо» помимо упомянутых команд входит кемеровский «Кузбасс-2»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926751.html" office:name=""><text:span text:style-name="Definition">http://filevsky-park.mos.ru/presscenter/news/detail/9926751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00:57:10Z</meta:creation-date>
    <dc:date>2025-07-22T00:57:10Z</dc:date>
  </office:meta>
</office:document-meta>
</file>