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на-стадионе-фили-12-мая-прошел-матч-чемпионата-молодежных-команд-по-регби"/>На стадионе «Фили» 12 мая прошел матч чемпионата молодежных команд по регби<text:bookmark-end text:name="на-стадионе-фили-12-мая-прошел-матч-чемпионата-молодежных-команд-по-регби"/></text:h>
      <text:p text:style-name="First_20_paragraph">14.05.2021</text:p>
      <text:p text:style-name="Text_20_body">12 мая на регбийном стадионе «Фили» в Филевском парке состоялся матч чемпионата молодежных команд по регби. Выявляли сильнейшего между собой «Слава-м» (Москва) и «Енисей-СТМ-2» (Красноярск).</text:p>
      <text:p text:style-name="Text_20_body">В спортивном культурно-патриотическом центре SPORTCOSMOS отмечается, что матч проходил под проливным дождем, который сильно повлиял на ход игры. Победу во встрече одержали представители красноярской команды. Они сходу завладели преимуществом, занеся несколько попыток. Итоговый счет составил 15:31 в пользу гостей.</text:p>
      <text:p text:style-name="Text_20_body">На <text:a xlink:type="simple" xlink:href="https://www.facebook.com/sportcosmos/posts/972442636494110" office:name=""><text:span text:style-name="Definition">странице СКПЦ SPORTCOSMOS в Facebook</text:span></text:a> можно посмотреть некоторые фотографии с прошедшего матча.</text:p>
      <text:p text:style-name="Text_20_body">Напомним, что на стадионе «Фили» играет свои матчи и одноименный регбийный клуб, базирующийся в Филевском парке.</text:p>
      <text:p text:style-name="Text_20_body">-- Фото: pixabay.com</text:p>
      <text:p text:style-name="Text_20_body"><text:line-break/></text:p>
      <text:p text:style-name="Text_20_body">Адрес страницы: <text:a xlink:type="simple" xlink:href="http://filevsky-park.mos.ru/presscenter/news/detail/9949207.html" office:name=""><text:span text:style-name="Definition">http://filevsky-park.mos.ru/presscenter/news/detail/9949207.html</text:span></text:a></text:p>
      <text:p text:style-name="Text_20_body"><text:a xlink:type="simple" xlink:href="http://filevsky-park.mos.ru" office:name=""><text:span text:style-name="Definition">Управа района Филевский парк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21T16:25:27Z</meta:creation-date>
    <dc:date>2023-05-21T16:25:27Z</dc:date>
  </office:meta>
</office:document-meta>
</file>